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alfweg, Margrietplantsoen 2, 1165 GE, plaatsen van een carport aan de voorzijde van de woning, verzenddatum 22-06-2023, zaaknummer 7720765, olonummer 7799591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79407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407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407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omgevingsvergunning, Halfweg, Margrietplantsoen 2, 1165 GE, plaatsen van een carport aan de voorzijde van de woning, verzenddatum 22-06-2023, zaaknummer 7720765, olonummer 7799591.</meta:user-defined>
    <meta:user-defined meta:name="DCTERMS.W3CDTF/DCTERMS.available">2023-06-27</meta:user-defined>
    <meta:user-defined meta:name="DCTERMS.W3CDTF/OVERHEIDop.jaargang">2023</meta:user-defined>
    <meta:user-defined meta:name="OVERHEIDop.publicationIssue">279407</meta:user-defined>
    <meta:user-defined meta:name="OVERHEIDop.GmbID/DC.identifier">gmb-2023-279407</meta:user-defined>
    <meta:user-defined meta:name="OVERHEIDop.versieInformatie"/>
  </office:meta>
</office:document-meta>
</file>