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kant van de woning, Oudwijkerdwarsstraat 73 te Utrecht,  HZ_WABO-23-1252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udwijkerdwarsstraat 73 te Utrecht</text:p>
            <text:p text:style-name="common-al">HZ_WABO-23-12520</text:p>
            <text:p text:style-name="common-al">Toelichting: het bouwen van een dakkapel aan de voorkant van de woning</text:p>
            <text:p text:style-name="common-al">Datum besluit: 22 juni 2023</text:p>
            <text:p text:style-name="common-al">Startdatum bezwaartermijn: 23 jun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78954</text:span><text:line-break/><text:date style:data-style-name="dag" text:fixed="true" text:date-value="2023-06-27"/><text:line-break/><text:date style:data-style-name="jaar" text:fixed="true" text:date-value="2023-06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8954</text:span><text:date style:data-style-name="nicedate" text:fixed="true" text:date-value="2023-06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8954</text:span><text:date style:data-style-name="nicedate" text:fixed="true" text:date-value="2023-06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kant van de woning, Oudwijkerdwarsstraat 73 te Utrecht,  HZ_WABO-23-12520</meta:user-defined>
    <meta:user-defined meta:name="DCTERMS.W3CDTF/DCTERMS.available">2023-06-27</meta:user-defined>
    <meta:user-defined meta:name="DCTERMS.W3CDTF/OVERHEIDop.jaargang">2023</meta:user-defined>
    <meta:user-defined meta:name="OVERHEIDop.externeBijlage">Publiceerbaar-A|exb-2023-31179</meta:user-defined>
    <meta:user-defined meta:name="OVERHEIDop.externeBijlage">Besluit omgevingsvergunning publiceerbaar|exb-2023-31180</meta:user-defined>
    <meta:user-defined meta:name="OVERHEIDop.publicationIssue">278954</meta:user-defined>
    <meta:user-defined meta:name="OVERHEIDop.GmbID/DC.identifier">gmb-2023-278954</meta:user-defined>
    <meta:user-defined meta:name="OVERHEIDop.versieInformatie"/>
  </office:meta>
</office:document-meta>
</file>