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woning op de locatie Minnaertweg 109  B Dordrecht zaaknummer Z-23-42520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omgevingsvergunning ontvangen. De vergunning is aangevraagd voor het bouwen van woning op de locatie 
Minnaertweg109B te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3 juni 2023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78926</text:span><text:line-break/><text:date style:data-style-name="dag" text:fixed="true" text:date-value="2023-06-27"/><text:line-break/><text:date style:data-style-name="jaar" text:fixed="true" text:date-value="2023-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8926</text:span><text:date style:data-style-name="nicedate" text:fixed="true" text:date-value="2023-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8926</text:span><text:date style:data-style-name="nicedate" text:fixed="true" text:date-value="2023-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bouwen van woning op de locatie Minnaertweg 109  B Dordrecht zaaknummer Z-23-425207</meta:user-defined>
    <meta:user-defined meta:name="DCTERMS.W3CDTF/DCTERMS.available">2023-06-27</meta:user-defined>
    <meta:user-defined meta:name="DCTERMS.W3CDTF/OVERHEIDop.jaargang">2023</meta:user-defined>
    <meta:user-defined meta:name="OVERHEIDop.publicationIssue">278926</meta:user-defined>
    <meta:user-defined meta:name="OVERHEIDop.GmbID/DC.identifier">gmb-2023-278926</meta:user-defined>
    <meta:user-defined meta:name="OVERHEIDop.versieInformatie"/>
  </office:meta>
</office:document-meta>
</file>