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ilburg, ingekomen aanvraag voor een omgevingsvergunning Z-HZ_WABO-2023-02344 Hoefakkerstraat 45 te Tilburg, bouwen van een dakopbouw, 20 juni 202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gemeente neemt eerst een besluit over de ingekomen aanvraag, dit besluit wordt gepubliceerd. Pas daarna kunt u een bezwaar of zienswijze indienen. </text:p>
            <text:p text:style-name="common-al"/>
            <text:p text:style-name="common-al"/>
            <text:p text:style-name="common-al"/>
            <text:p text:style-name="last-al">Kenmerk:  - Z-HZ_WABO-2023-02344 - I - Hoefakkerstraat 45 te Tilburg.docx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278902</text:span><text:line-break/><text:date style:data-style-name="dag" text:fixed="true" text:date-value="2023-06-27"/><text:line-break/><text:date style:data-style-name="jaar" text:fixed="true" text:date-value="2023-06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78902</text:span><text:date style:data-style-name="nicedate" text:fixed="true" text:date-value="2023-06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78902</text:span><text:date style:data-style-name="nicedate" text:fixed="true" text:date-value="2023-06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8/xml/MC-DRP-OmgevingsvergunningAanvraag-Web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Tilburg, ingekomen aanvraag voor een omgevingsvergunning Z-HZ_WABO-2023-02344 Hoefakkerstraat 45 te Tilburg, bouwen van een dakopbouw, 20 juni 2023</meta:user-defined>
    <meta:user-defined meta:name="DCTERMS.W3CDTF/DCTERMS.available">2023-06-27</meta:user-defined>
    <meta:user-defined meta:name="DCTERMS.W3CDTF/OVERHEIDop.jaargang">2023</meta:user-defined>
    <meta:user-defined meta:name="OVERHEIDop.publicationIssue">278902</meta:user-defined>
    <meta:user-defined meta:name="OVERHEIDop.GmbID/DC.identifier">gmb-2023-278902</meta:user-defined>
    <meta:user-defined meta:name="OVERHEIDop.versieInformatie"/>
  </office:meta>
</office:document-meta>
</file>