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naast Zijlstraat 2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nekezijl. sportveld naast Zijlstraat 2, het organiseren van feestweek van 2 tot en met 8 augustus 2023  (besluit is verzonden op 22 juni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266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266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266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31692</meta:user-defined>
    <dc:language>nl</dc:language>
    <meta:user-defined meta:name="OVERHEIDop.locatietype/OVERHEIDop.gebiedsmarkering">Adres</meta:user-defined>
    <meta:user-defined meta:name="DC.title">Evenementenvergunning naast Zijlstraat 2 te Munnekezijl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7266</meta:user-defined>
    <meta:user-defined meta:name="OVERHEIDop.GmbID/DC.identifier">gmb-2023-277266</meta:user-defined>
    <meta:user-defined meta:name="OVERHEIDop.versieInformatie"/>
  </office:meta>
</office:document-meta>
</file>