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indeling (bouw brandwerende wand), Adriaen Beyerkade 150 te Utrecht,  HZ_WABO-23-172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iaen Beyerkade 150 te Utrecht</text:p>
            <text:p text:style-name="common-al">HZ_WABO-23-17269</text:p>
            <text:p text:style-name="common-al">Toelichting: het wijzigen van de indeling (bouw brandwerende wand)</text:p>
            <text:p text:style-name="common-al">Datum besluit: 21 juni 2023</text:p>
            <text:p text:style-name="common-al">Startdatum bezwaartermijn: 22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6660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60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660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de indeling (bouw brandwerende wand), Adriaen Beyerkade 150 te Utrecht,  HZ_WABO-23-17269</meta:user-defined>
    <meta:user-defined meta:name="DCTERMS.W3CDTF/DCTERMS.available">2023-06-26</meta:user-defined>
    <meta:user-defined meta:name="DCTERMS.W3CDTF/OVERHEIDop.jaargang">2023</meta:user-defined>
    <meta:user-defined meta:name="OVERHEIDop.externeBijlage">Publiceerbaar-A|exb-2023-30876</meta:user-defined>
    <meta:user-defined meta:name="OVERHEIDop.externeBijlage">Besluit omgevingsvergunning publiceerbaar|exb-2023-30877</meta:user-defined>
    <meta:user-defined meta:name="OVERHEIDop.publicationIssue">276660</meta:user-defined>
    <meta:user-defined meta:name="OVERHEIDop.GmbID/DC.identifier">gmb-2023-276660</meta:user-defined>
    <meta:user-defined meta:name="OVERHEIDop.versieInformatie"/>
  </office:meta>
</office:document-meta>
</file>