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rker en een aanbouw aan de woning, Rosweydelaan 116 te De Meern,  HZ_WABO-23-179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sweydelaan 116 te De Meern</text:p>
            <text:p text:style-name="common-al">HZ_WABO-23-17929</text:p>
            <text:p text:style-name="common-al">Toelichting: het bouwen van een erker en een aanbouw aan de woning</text:p>
            <text:p text:style-name="common-al">Datum besluit: 21 juni 2023</text:p>
            <text:p text:style-name="common-al">Startdatum bezwaartermijn: 22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6629</text:span><text:line-break/><text:date style:data-style-name="dag" text:fixed="true" text:date-value="2023-06-26"/><text:line-break/><text:date style:data-style-name="jaar" text:fixed="true" text:date-value="2023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29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29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rker en een aanbouw aan de woning, Rosweydelaan 116 te De Meern,  HZ_WABO-23-17929</meta:user-defined>
    <meta:user-defined meta:name="DCTERMS.W3CDTF/DCTERMS.available">2023-06-26</meta:user-defined>
    <meta:user-defined meta:name="DCTERMS.W3CDTF/OVERHEIDop.jaargang">2023</meta:user-defined>
    <meta:user-defined meta:name="OVERHEIDop.externeBijlage">Publiceerbaar-A|exb-2023-30873</meta:user-defined>
    <meta:user-defined meta:name="OVERHEIDop.externeBijlage">Besluit omgevingsvergunning publiceerbaar|exb-2023-30874</meta:user-defined>
    <meta:user-defined meta:name="OVERHEIDop.publicationIssue">276629</meta:user-defined>
    <meta:user-defined meta:name="OVERHEIDop.GmbID/DC.identifier">gmb-2023-276629</meta:user-defined>
    <meta:user-defined meta:name="OVERHEIDop.versieInformatie"/>
  </office:meta>
</office:document-meta>
</file>