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wijnsbergenweg 3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Zwijnsbergenweg 32, 3077 PW, plaatsen van een dakkapel (aanvraagdatum 15 juni 2023, dossiernummer OMV.23.06.00200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76079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79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79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Zwijnsbergenweg 32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6079</meta:user-defined>
    <meta:user-defined meta:name="OVERHEIDop.GmbID/DC.identifier">gmb-2023-276079</meta:user-defined>
    <meta:user-defined meta:name="OVERHEIDop.versieInformatie"/>
  </office:meta>
</office:document-meta>
</file>