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bedrijfsunits, Catharijne, Kad perceelnr. 25, sectie E te Utrecht,  HZ_WABO-23-125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tharijne, Kad perceelnr. 25, sectie E te Utrecht</text:p>
            <text:p text:style-name="common-al">HZ_WABO-23-12534</text:p>
            <text:p text:style-name="common-al">Toelichting: het bouwen van bedrijfsunit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6062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062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062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bedrijfsunits, Catharijne, Kad perceelnr. 25, sectie E te Utrecht,  HZ_WABO-23-12534</meta:user-defined>
    <meta:user-defined meta:name="DCTERMS.W3CDTF/DCTERMS.available">2023-06-23</meta:user-defined>
    <meta:user-defined meta:name="DCTERMS.W3CDTF/OVERHEIDop.jaargang">2023</meta:user-defined>
    <meta:user-defined meta:name="OVERHEIDop.publicationIssue">276062</meta:user-defined>
    <meta:user-defined meta:name="OVERHEIDop.GmbID/DC.identifier">gmb-2023-276062</meta:user-defined>
    <meta:user-defined meta:name="OVERHEIDop.versieInformatie"/>
  </office:meta>
</office:document-meta>
</file>