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fietsenstalling en het aanleggen van een weg met een inrit, Neckardreef 6 te Utrecht,  HZ_WABO-23-129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eckardreef 6 te Utrecht</text:p>
            <text:p text:style-name="common-al">HZ_WABO-23-12956</text:p>
            <text:p text:style-name="common-al">Toelichting: het bouwen van een fietsenstalling en het aanleggen van een weg met een inri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6055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055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055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fietsenstalling en het aanleggen van een weg met een inrit, Neckardreef 6 te Utrecht,  HZ_WABO-23-12956</meta:user-defined>
    <meta:user-defined meta:name="DCTERMS.W3CDTF/DCTERMS.available">2023-06-23</meta:user-defined>
    <meta:user-defined meta:name="DCTERMS.W3CDTF/OVERHEIDop.jaargang">2023</meta:user-defined>
    <meta:user-defined meta:name="OVERHEIDop.publicationIssue">276055</meta:user-defined>
    <meta:user-defined meta:name="OVERHEIDop.GmbID/DC.identifier">gmb-2023-276055</meta:user-defined>
    <meta:user-defined meta:name="OVERHEIDop.versieInformatie"/>
  </office:meta>
</office:document-meta>
</file>