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kas achter de woning, Prof. Suringarlaan 10 te Utrecht, HZ_WABO-23-213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Suringarlaan 10 te Utrecht</text:span>
          </text:p>
            <text:p text:style-name="common-al">HZ_WABO-23-21315</text:p>
            <text:p text:style-name="common-al">Toelichting: het bouwen van een tuinkas achter de woning</text:p>
            <text:p text:style-name="common-al">Datum ontvangst aanvraag: 20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6012</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012</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012</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tuinkas achter de woning, Prof. Suringarlaan 10 te Utrecht, HZ_WABO-23-21315</meta:user-defined>
    <meta:user-defined meta:name="DCTERMS.W3CDTF/DCTERMS.available">2023-06-23</meta:user-defined>
    <meta:user-defined meta:name="DCTERMS.W3CDTF/OVERHEIDop.jaargang">2023</meta:user-defined>
    <meta:user-defined meta:name="OVERHEIDop.externeBijlage">Publiceerbaar-A|exb-2023-30823</meta:user-defined>
    <meta:user-defined meta:name="OVERHEIDop.publicationIssue">276012</meta:user-defined>
    <meta:user-defined meta:name="OVERHEIDop.GmbID/DC.identifier">gmb-2023-276012</meta:user-defined>
    <meta:user-defined meta:name="OVERHEIDop.versieInformatie"/>
  </office:meta>
</office:document-meta>
</file>