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RECLAME-UITINGEN (VERVANGING) SKRYNMAKKER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reclame-uitingen (vervanging)  op het perceel Skrynmakker 1 te Heerenveen  </text:p>
            <text:p text:style-name="common-al">(21 jun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5859</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859</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859</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RECLAME-UITINGEN (VERVANGING) SKRYNMAKKER 1 HEERENVEEN</meta:user-defined>
    <meta:user-defined meta:name="DCTERMS.W3CDTF/DCTERMS.available">2023-06-23</meta:user-defined>
    <meta:user-defined meta:name="DCTERMS.W3CDTF/OVERHEIDop.jaargang">2023</meta:user-defined>
    <meta:user-defined meta:name="OVERHEIDop.publicationIssue">275859</meta:user-defined>
    <meta:user-defined meta:name="OVERHEIDop.GmbID/DC.identifier">gmb-2023-275859</meta:user-defined>
    <meta:user-defined meta:name="OVERHEIDop.versieInformatie"/>
  </office:meta>
</office:document-meta>
</file>