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WEIGERING nabij de Willem van der Ploegweg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oorgenomen weigering (uitgebreide procedure) omgevingsvergunning</text:span>
          </text:p>
            <text:p text:style-name="common-al">De gemeente is van plan om een (uitgebreide procedure) omgevingsvergunning te weigeren. De vergunning is aangevraagd voor</text:p>
            <text:p text:style-name="common-al">Munnekezijl, nabij de Willem van der Ploegweg, het realiseren van een veldopstelling met zonnepanelen (voorgenomen weigering is verzonden op 21 juni 2023).</text:p>
            <text:p text:style-name="common-al">
            <text:span text:style-name="nadrukvet">Wilt u reageren op deze weigering</text:span>
          </text:p>
            <text:p text:style-name="last-al">De weigering die de gemeente van plan is te verstrekken is vastgelegd in het ontwerpbesluit. U kunt tot 6 weken na het versturen van de voorgenomen weigering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704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70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70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11341</meta:user-defined>
    <dc:language>nl</dc:language>
    <meta:user-defined meta:name="OVERHEIDop.locatietype/OVERHEIDop.gebiedsmarkering">Weg</meta:user-defined>
    <meta:user-defined meta:name="DC.title">VOORGENOMEN WEIGERING nabij de Willem van der Ploegweg te Munnekezijl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5704</meta:user-defined>
    <meta:user-defined meta:name="OVERHEIDop.GmbID/DC.identifier">gmb-2023-275704</meta:user-defined>
    <meta:user-defined meta:name="OVERHEIDop.versieInformatie"/>
  </office:meta>
</office:document-meta>
</file>