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 op de woning, Van Heuven Goedhartlaan 63 te Utrecht,  HZ_WABO-22-315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Heuven Goedhartlaan 63 te Utrecht</text:p>
            <text:p text:style-name="common-al">HZ_WABO-22-31512</text:p>
            <text:p text:style-name="common-al">Toelichting: het bouwen van een verdieping op de woning</text:p>
            <text:p text:style-name="common-al">Datum besluit: 13 januari 2023</text:p>
            <text:p text:style-name="common-al">Startdatum bezwaartermijn: 19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504</text:span><text:line-break/><text:date style:data-style-name="dag" text:fixed="true" text:date-value="2023-01-20"/><text:line-break/><text:date style:data-style-name="jaar" text:fixed="true" text:date-value="2023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04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04</text:span><text:date style:data-style-name="nicedate" text:fixed="true" text:date-value="2023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erdieping op de woning, Van Heuven Goedhartlaan 63 te Utrecht,  HZ_WABO-22-31512</meta:user-defined>
    <meta:user-defined meta:name="DCTERMS.W3CDTF/DCTERMS.available">2023-01-20</meta:user-defined>
    <meta:user-defined meta:name="DCTERMS.W3CDTF/OVERHEIDop.jaargang">2023</meta:user-defined>
    <meta:user-defined meta:name="OVERHEIDop.externeBijlage">Aanvraagdocument  publiceerbaar-A|exb-2023-2904</meta:user-defined>
    <meta:user-defined meta:name="OVERHEIDop.externeBijlage">Besluit omgevingsvergunning publiceerbaar|exb-2023-2905</meta:user-defined>
    <meta:user-defined meta:name="OVERHEIDop.publicationIssue">27504</meta:user-defined>
    <meta:user-defined meta:name="OVERHEIDop.GmbID/DC.identifier">gmb-2023-27504</meta:user-defined>
    <meta:user-defined meta:name="OVERHEIDop.versieInformatie"/>
  </office:meta>
</office:document-meta>
</file>