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Een omgevingsvergunning is aangevraagd voor het bouwen van een schuur - Zandkamp 4, 6626 KV Alphen (12-06-2023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og geen bezwaar maken. Meer info bij de Omgevingsdienst Rivierenland 0344 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274643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4643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4643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est Maas en Waal - Een omgevingsvergunning is aangevraagd voor het bouwen van een schuur - Zandkamp 4, 6626 KV Alphen (12-06-2023)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4643</meta:user-defined>
    <meta:user-defined meta:name="OVERHEIDop.GmbID/DC.identifier">gmb-2023-274643</meta:user-defined>
    <meta:user-defined meta:name="OVERHEIDop.versieInformatie"/>
  </office:meta>
</office:document-meta>
</file>