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Uitgebreide omgevingsvergunning verleend Pelincksweg 1 a te De Groeve; het bouwen van een werktuigenberging en het herinrichten en uitbreiden van het terrei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Tynaarlo maken bekend dat bij besluit van 12 juni 2023 omgevingsvergunning is verleend voor de bouw van een werktuigenberging op het adres Pelincksweg 1a te De Groeve (kadastraal bekend Zuidlaren sectie K nummers 2107, 1644 en 1643).</text:p>
            <text:p text:style-name="common-al">
            <text:span text:style-name="nadrukvet">De omgevingsvergunning heeft betrekking op de volgende activiteiten:</text:span>
          </text:p>
            <text:p text:style-name="common-al">- bouwen van een bouwwerk;</text:p>
            <text:p text:style-name="common-al">- handelen in strijd met regels van ruimtelijke ordening;</text:p>
            <text:p text:style-name="common-al">- het uitvoeren van een werk, geen bouwwerk zijnde, of van werkzaamheden (aanlegvergunning);</text:p>
            <text:p text:style-name="common-al">Het bouwplan heeft strijdigheden met het geldende bestemmingsplan Buitengebied Tynaarlo aangezien de werktuigenberging in omvang groter wordt dan het bestemmingsplan bij recht mogelijk maakt. Om deze plannen te kunnen realiseren is een procedure tot afwijking van het bestemmingsplan vereist. Onderdeel van de planvorming is dat het bedrijfsperceel landschappelijk zal worden ingepast.Tegen de ontwerp-omgevingsvergunning zijn zienswijzen ingebracht en bij de verlening van de omgevingsvergunning is de planvorming gewijzigd ten opzichte van de ontwerpfase. De beoogde uitbreiding van het bedrijfsperceel (bedrijfsbestemming) op het kadastrale perceel nummer 2107 is uit de planvorming gehaald en de agrarische bestemming blijft op dat perceel ongewijzigd.</text:p>
            <text:p text:style-name="common-al">
            <text:span text:style-name="nadrukvet">Ter inzage verleende omgevingsvergunning</text:span>
          </text:p>
            <text:p text:style-name="common-al">De verleende omgevingsvergunning ligt met bijbehorende stukken met ingang van vrijdag 23 juni 2023 gedurende zes weken voor eenieder ter inzage bij het team Publiekszaken (VTH), Kornoeljeplein 1 te Vries. Voor openingstijden van het gemeentehuis verwijzen wij u naar onze website www.tynaarlo.nl</text:p>
            <text:p text:style-name="common-al">De omgevingsvergunning is digitaal in te zien op de website www.ruimtelijkeplannen.nl. Voor de landelijke website kunt u gebruik maken van de volgende imrocode: NL.IMRO.1730.ABPelincksweg1a-0401</text:p>
            <text:p text:style-name="common-al">
            <text:span text:style-name="nadrukvet">Beroep</text:span>
          </text:p>
            <text:p text:style-name="common-al">Vanaf vrijdag 23 juni 2023kan gedurende zes weken tegen de verleende omgevingsvergunning beroep worden ingesteld bij de Rechtbank Noord-Nederland. Dit kan door de belanghebbenden en door diegenen aan wie redelijkerwijs niet kan worden verweten dat zij geen zienswijzen naar voren hebben gebracht ten tijde van de terinzagelegging van de ontwerp-omgevingsvergunning.</text:p>
            <text:p text:style-name="common-al">Het beroepschrift moet worden ingediend bij de Rechtbank Noord-Nederland, afdeling bestuursrecht, postbus 150, 9700 AD Groningen.</text:p>
            <text:p text:style-name="common-al">Het besluit treedt in werking met ingang van de dag na die waarop de beroepstermijn afloopt. Als u tegen het besluit beroep instelt, heeft dit geen schorsende werking. Indien gedurende de beroepstermijn een verzoek om voorlopige voorziening wordt ingediend bij de Voorzieningenrechter van de Rechtbank, treedt het besluit tot vaststelling niet in werking voordat op het verzoek is beslist.</text:p>
            <text:p text:style-name="common-al">
            <text:span text:style-name="nadrukvet">Nadere informatie</text:span>
          </text:p>
            <text:p text:style-name="last-al">Voor nadere informatie kan contact opgenomen worden met het team Publiekszaken (VTH), telefoonnummer 0592 – 266 6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naarlo</text:p>
            </table:table-cell>
            <table:table-cell office:value-type="string" table:style-name="header.C">
              <text:p text:style-name="headerright"><text:span text:style-name="nr">Nr. 273961</text:span><text:line-break/><text:date style:data-style-name="dag" text:fixed="true" text:date-value="2023-06-22"/><text:line-break/><text:date style:data-style-name="jaar" text:fixed="true" text:date-value="2023-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3961</text:span><text:date style:data-style-name="nicedate" text:fixed="true" text:date-value="2023-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3961</text:span><text:date style:data-style-name="nicedate" text:fixed="true" text:date-value="2023-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Tynaarlo</meta:user-defined>
    <meta:user-defined meta:name="OVERHEIDop.Rubriek/DC.type">omgevingsvergunning</meta:user-defined>
    <meta:user-defined meta:name="OVERHEID.Informatietype/DC.type">officiële publicatie</meta:user-defined>
    <meta:user-defined meta:name="OVERHEID.Gemeente/DCTERMS.publisher">Tynaarlo</meta:user-defined>
    <meta:user-defined meta:name="OVERHEID.Gemeente/OVERHEID.authority">Tynaar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Uitgebreide omgevingsvergunning verleend Pelincksweg 1 a te De Groeve; het bouwen van een werktuigenberging en het herinrichten en uitbreiden van het terrein</meta:user-defined>
    <meta:user-defined meta:name="DCTERMS.W3CDTF/DCTERMS.available">2023-06-22</meta:user-defined>
    <meta:user-defined meta:name="DCTERMS.W3CDTF/OVERHEIDop.jaargang">2023</meta:user-defined>
    <meta:user-defined meta:name="OVERHEIDop.publicationIssue">273961</meta:user-defined>
    <meta:user-defined meta:name="OVERHEIDop.GmbID/DC.identifier">gmb-2023-273961</meta:user-defined>
    <meta:user-defined meta:name="OVERHEIDop.versieInformatie"/>
  </office:meta>
</office:document-meta>
</file>