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rive-thru-coffeeshop en het aanleggen van nieuwe inritten voor de duur van 10 jaar, Griffioenlaan 1 BS te Utrecht,  HZ_WABO-23-0195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riffioenlaan 1 BS te Utrecht</text:p>
            <text:p text:style-name="common-al">HZ_WABO-23-01950</text:p>
            <text:p text:style-name="common-al">Toelichting: het bouwen van een drive-thru-coffeeshop en het aanleggen van nieuwe inritten voor de duur van 10 jaar</text:p>
            <text:p text:style-name="common-al">Datum besluit: 20 juni 2023</text:p>
            <text:p text:style-name="common-al">Startdatum bezwaartermijn: 21 jun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73895</text:span><text:line-break/><text:date style:data-style-name="dag" text:fixed="true" text:date-value="2023-06-22"/><text:line-break/><text:date style:data-style-name="jaar" text:fixed="true" text:date-value="2023-06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3895</text:span><text:date style:data-style-name="nicedate" text:fixed="true" text:date-value="2023-06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3895</text:span><text:date style:data-style-name="nicedate" text:fixed="true" text:date-value="2023-06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rive-thru-coffeeshop en het aanleggen van nieuwe inritten voor de duur van 10 jaar, Griffioenlaan 1 BS te Utrecht,  HZ_WABO-23-01950</meta:user-defined>
    <meta:user-defined meta:name="DCTERMS.W3CDTF/DCTERMS.available">2023-06-22</meta:user-defined>
    <meta:user-defined meta:name="DCTERMS.W3CDTF/OVERHEIDop.jaargang">2023</meta:user-defined>
    <meta:user-defined meta:name="OVERHEIDop.externeBijlage">ALG Aanvraag publiceerbaar-A|exb-2023-30536</meta:user-defined>
    <meta:user-defined meta:name="OVERHEIDop.externeBijlage">Besluit omgevingsvergunning publiceerbaar|exb-2023-30537</meta:user-defined>
    <meta:user-defined meta:name="OVERHEIDop.publicationIssue">273895</meta:user-defined>
    <meta:user-defined meta:name="OVERHEIDop.GmbID/DC.identifier">gmb-2023-273895</meta:user-defined>
    <meta:user-defined meta:name="OVERHEIDop.versieInformatie"/>
  </office:meta>
</office:document-meta>
</file>