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G.B. Shawplaats 15 – kappen van 1 boom, in de openbare buitenruimte in het gebied Prins Alexand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text:p>
            <text:p text:style-name="common-al">G.B. Shawplaats 15, 3068WB, kappen van 1 boom vanwege een boomveiligheidscontrole, in de openbare buitenruimte in het gebied Prins Alexander. Het geanonimiseerde besluit en tekening zijn als bijlage toegevoegd aan de publicatie (datum besluit 20-06-2023, op dezelfde dag verzonden, dossiernummer OMV.23.05.00368).</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text:p>
            <text:p text:style-name="common-al">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73792</text:span><text:line-break/><text:date style:data-style-name="dag" text:fixed="true" text:date-value="2023-06-22"/><text:line-break/><text:date style:data-style-name="jaar" text:fixed="true" text:date-value="2023-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792</text:span><text:date style:data-style-name="nicedate" text:fixed="true" text:date-value="2023-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792</text:span><text:date style:data-style-name="nicedate" text:fixed="true" text:date-value="2023-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Punt</meta:user-defined>
    <meta:user-defined meta:name="DC.title">Verleende omgevingsvergunning (kappen) G.B. Shawplaats 15 – kappen van 1 boom, in de openbare buitenruimte in het gebied Prins Alexander</meta:user-defined>
    <meta:user-defined meta:name="DCTERMS.W3CDTF/DCTERMS.available">2023-06-22</meta:user-defined>
    <meta:user-defined meta:name="DCTERMS.W3CDTF/OVERHEIDop.jaargang">2023</meta:user-defined>
    <meta:user-defined meta:name="OVERHEIDop.externeBijlage">Beschikking OMV.23.05.00368|exb-2023-30514</meta:user-defined>
    <meta:user-defined meta:name="OVERHEIDop.externeBijlage">Tekening OMV.23.05.00368|exb-2023-30515</meta:user-defined>
    <meta:user-defined meta:name="OVERHEIDop.publicationIssue">273792</meta:user-defined>
    <meta:user-defined meta:name="OVERHEIDop.GmbID/DC.identifier">gmb-2023-273792</meta:user-defined>
    <meta:user-defined meta:name="OVERHEIDop.versieInformatie"/>
  </office:meta>
</office:document-meta>
</file>