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engracht 178-2 1016H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Prinsengracht 178-2 1016HB Amsterdam</text:p>
            <text:p text:style-name="common-al">Omschrijving: intern wijzigen van de woning, verkleinen van een dakkapel en het plaatsen van een dakraam</text:p>
            <text:p text:style-name="common-al">Datum ontvangst: 06-01-2023</text:p>
            <text:p text:style-name="common-al">Zaaknummer: Z2023-C000116</text:p>
            <text:p text:style-name="common-al">OLO nummer: 750242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351</text:span><text:line-break/><text:date style:data-style-name="dag" text:fixed="true" text:date-value="2023-01-20"/><text:line-break/><text:date style:data-style-name="jaar" text:fixed="true" text:date-value="2023-0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51</text:span><text:date style:data-style-name="nicedate" text:fixed="true" text:date-value="2023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51</text:span><text:date style:data-style-name="nicedate" text:fixed="true" text:date-value="2023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00116</meta:user-defined>
    <meta:user-defined meta:name="DCTERMS.abstract">intern wijzigen van de woning, verkleinen van een dakkapel en het plaatsen van een dakraam</meta:user-defined>
    <dc:language>nl</dc:language>
    <meta:user-defined meta:name="OVERHEIDop.locatietype/OVERHEIDop.gebiedsmarkering">Punt</meta:user-defined>
    <meta:user-defined meta:name="DC.title">Aanvraag omgevingsvergunning Prinsengracht 178-2 1016HB Amsterdam</meta:user-defined>
    <meta:user-defined meta:name="DCTERMS.W3CDTF/DCTERMS.available">2023-01-20</meta:user-defined>
    <meta:user-defined meta:name="DCTERMS.W3CDTF/OVERHEIDop.jaargang">2023</meta:user-defined>
    <meta:user-defined meta:name="OVERHEIDop.publicationIssue">27351</meta:user-defined>
    <meta:user-defined meta:name="OVERHEIDop.GmbID/DC.identifier">gmb-2023-27351</meta:user-defined>
    <meta:user-defined meta:name="OVERHEIDop.versieInformatie"/>
  </office:meta>
</office:document-meta>
</file>