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UNITS (TEN BEHOEVE KANTOORRUIMTE, VOOR MAXIMAAL 5 JAAR), VENUS 12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units (ten behoeve kantoorruimte, voor maximaal 5 jaar) op het perceel Venus 12 te Heerenveen  (16-06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2355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355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355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PLAATSEN VAN UNITS (TEN BEHOEVE KANTOORRUIMTE, VOOR MAXIMAAL 5 JAAR), VENUS 12 TE HEERENVEEN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2355</meta:user-defined>
    <meta:user-defined meta:name="OVERHEIDop.GmbID/DC.identifier">gmb-2023-272355</meta:user-defined>
    <meta:user-defined meta:name="OVERHEIDop.versieInformatie"/>
  </office:meta>
</office:document-meta>
</file>