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de voorgevel, het bouwen van een verdieping en het vestigen van een restaurant, St.-Laurensdreef 26 A te Utrecht,  HZ_WABO-23-107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.-Laurensdreef 26 A te Utrecht</text:p>
            <text:p text:style-name="common-al">HZ_WABO-23-10702</text:p>
            <text:p text:style-name="common-al">Toelichting: het wijzigen van de voorgevel, het bouwen van een verdieping en het vestigen van een restauran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111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111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111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wijzigen van de voorgevel, het bouwen van een verdieping en het vestigen van een restaurant, St.-Laurensdreef 26 A te Utrecht,  HZ_WABO-23-10702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2111</meta:user-defined>
    <meta:user-defined meta:name="OVERHEIDop.GmbID/DC.identifier">gmb-2023-272111</meta:user-defined>
    <meta:user-defined meta:name="OVERHEIDop.versieInformatie"/>
  </office:meta>
</office:document-meta>
</file>