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gebruik openbare ruimte Achter de Hoven 254 Leeuwarden, (11058271) plaatsen van een afsluitbare bouw en sloop container, van 21 augustus t/m 6 oktober 2023, verzenddatum 08-06-2023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71331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33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33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5/xml/MC-DRP-BeschikkingAfhandeling-Web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vergunning gebruik openbare ruimte Achter de Hoven 254 Leeuwarden, (11058271) plaatsen van een afsluitbare bouw en sloop container, van 21 augustus t/m 6 oktober 2023, verzenddatum 08-06-2023.</meta:user-defined>
    <meta:user-defined meta:name="DCTERMS.W3CDTF/DCTERMS.available">2023-06-21</meta:user-defined>
    <meta:user-defined meta:name="DCTERMS.W3CDTF/OVERHEIDop.jaargang">2023</meta:user-defined>
    <meta:user-defined meta:name="OVERHEIDop.publicationIssue">271331</meta:user-defined>
    <meta:user-defined meta:name="OVERHEIDop.GmbID/DC.identifier">gmb-2023-271331</meta:user-defined>
    <meta:user-defined meta:name="OVERHEIDop.versieInformatie"/>
  </office:meta>
</office:document-meta>
</file>