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chtkarspelen - INGETROKKEN aanvraag omgevingsvergunning, het bouwen van een transformatorstation, Lândyk 2a, Drogeham (nabij) (kadastraal Drogeham F 3520)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ândyk 2a, Drogeham (nabij) (kadastraal Drogeham F 3520) </text:p>
            <text:p text:style-name="common-al">Olo: 7485001</text:p>
            <text:p text:style-name="common-al">het bouwen van een transformatorstation</text:p>
            <text:p text:style-name="common-al">Datum ontvangst: 23 december 2022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chtkarspelen</text:p>
            </table:table-cell>
            <table:table-cell office:value-type="string" table:style-name="header.C">
              <text:p text:style-name="headerright"><text:span text:style-name="nr">Nr. 2712</text:span><text:line-break/><text:date style:data-style-name="dag" text:fixed="true" text:date-value="2023-01-04"/><text:line-break/><text:date style:data-style-name="jaar" text:fixed="true" text:date-value="2023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12</text:span><text:date style:data-style-name="nicedate" text:fixed="true" text:date-value="2023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12</text:span><text:date style:data-style-name="nicedate" text:fixed="true" text:date-value="2023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3/xml/MC-DRP-OmgevingsvergunningAanvraag-Web-ZM.xml</meta:user-defined>
    <meta:user-defined meta:name="OVERHEID.Gemeente/DC.creator">Achtkarspe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chtkarspelen</meta:user-defined>
    <meta:user-defined meta:name="OVERHEID.Gemeente/OVERHEID.authority">Achtkarspel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Achtkarspelen - INGETROKKEN aanvraag omgevingsvergunning, het bouwen van een transformatorstation, Lândyk 2a, Drogeham (nabij) (kadastraal Drogeham F 3520)</meta:user-defined>
    <meta:user-defined meta:name="DCTERMS.W3CDTF/DCTERMS.available">2023-01-04</meta:user-defined>
    <meta:user-defined meta:name="DCTERMS.W3CDTF/OVERHEIDop.jaargang">2023</meta:user-defined>
    <meta:user-defined meta:name="OVERHEIDop.publicationIssue">2712</meta:user-defined>
    <meta:user-defined meta:name="OVERHEIDop.GmbID/DC.identifier">gmb-2023-2712</meta:user-defined>
    <meta:user-defined meta:name="OVERHEIDop.versieInformatie"/>
  </office:meta>
</office:document-meta>
</file>