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Zeedistel 13 te De Meern,  HZ_WABO-23-1490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eedistel 13 te De Meern</text:p>
            <text:p text:style-name="common-al">HZ_WABO-23-14907</text:p>
            <text:p text:style-name="common-al">Toelichting: het bouwen van een dakopbouw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70738</text:span><text:line-break/><text:date style:data-style-name="dag" text:fixed="true" text:date-value="2023-06-21"/><text:line-break/><text:date style:data-style-name="jaar" text:fixed="true" text:date-value="2023-06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0738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70738</text:span><text:date style:data-style-name="nicedate" text:fixed="true" text:date-value="2023-06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de woning, Zeedistel 13 te De Meern,  HZ_WABO-23-14907</meta:user-defined>
    <meta:user-defined meta:name="DCTERMS.W3CDTF/DCTERMS.available">2023-06-21</meta:user-defined>
    <meta:user-defined meta:name="DCTERMS.W3CDTF/OVERHEIDop.jaargang">2023</meta:user-defined>
    <meta:user-defined meta:name="OVERHEIDop.publicationIssue">270738</meta:user-defined>
    <meta:user-defined meta:name="OVERHEIDop.GmbID/DC.identifier">gmb-2023-270738</meta:user-defined>
    <meta:user-defined meta:name="OVERHEIDop.versieInformatie"/>
  </office:meta>
</office:document-meta>
</file>