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/derde bouwlaag, Van Eysingalaan 2 te Utrecht,  HZ_WABO-23-0560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Eysingalaan 2 te Utrecht</text:p>
            <text:p text:style-name="common-al">HZ_WABO-23-05608</text:p>
            <text:p text:style-name="common-al">Toelichting: het bouwen van een dakopbouw/derde bouwlaag</text:p>
            <text:p text:style-name="common-al">Datum besluit: 15 juni 2023</text:p>
            <text:p text:style-name="common-al">Startdatum bezwaartermijn: 20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0681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68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681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/derde bouwlaag, Van Eysingalaan 2 te Utrecht,  HZ_WABO-23-05608</meta:user-defined>
    <meta:user-defined meta:name="DCTERMS.W3CDTF/DCTERMS.available">2023-06-21</meta:user-defined>
    <meta:user-defined meta:name="DCTERMS.W3CDTF/OVERHEIDop.jaargang">2023</meta:user-defined>
    <meta:user-defined meta:name="OVERHEIDop.externeBijlage">Aanvraagdocument  publiceerbaar-A|exb-2023-30113</meta:user-defined>
    <meta:user-defined meta:name="OVERHEIDop.externeBijlage">Besluit omgevingsvergunning publiceerbaar|exb-2023-30114</meta:user-defined>
    <meta:user-defined meta:name="OVERHEIDop.publicationIssue">270681</meta:user-defined>
    <meta:user-defined meta:name="OVERHEIDop.GmbID/DC.identifier">gmb-2023-270681</meta:user-defined>
    <meta:user-defined meta:name="OVERHEIDop.versieInformatie"/>
  </office:meta>
</office:document-meta>
</file>