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VERLEENDE OMGEVINGSVERGUNNING – BOUWEN PLANOLOGISCH STRIJDIG GEBRUIK – IN-/UITRIT JORISAKKERSTRAAT 17 -19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tussenkopcur">-Jorisakkerstraat 17 19 Helvoirt, herbouwen twee-onder-een-kapwoning, Z23-262942.</text:p>
            <text:p text:style-name="common-al"/>
            <text:p text:style-name="common-al">De vergunning is verzonden op 19 juni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70288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28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288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VERLEENDE OMGEVINGSVERGUNNING – BOUWEN PLANOLOGISCH STRIJDIG GEBRUIK – IN-/UITRIT JORISAKKERSTRAAT 17 -19 HELVOIRT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0288</meta:user-defined>
    <meta:user-defined meta:name="OVERHEIDop.GmbID/DC.identifier">gmb-2023-270288</meta:user-defined>
    <meta:user-defined meta:name="OVERHEIDop.versieInformatie"/>
  </office:meta>
</office:document-meta>
</file>