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zolderverdieping op een berging, Schoolstraat 91 te Vleuten,  HZ_WABO-23-1337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choolstraat 91 te Vleuten</text:p>
            <text:p text:style-name="common-al">HZ_WABO-23-13375</text:p>
            <text:p text:style-name="common-al">Toelichting: het bouwen van een zolderverdieping op een berging</text:p>
            <text:p text:style-name="common-al">Datum besluit: 16 juni 2023</text:p>
            <text:p text:style-name="common-al">Startdatum bezwaartermijn: 20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9991</text:span><text:line-break/><text:date style:data-style-name="dag" text:fixed="true" text:date-value="2023-06-21"/><text:line-break/><text:date style:data-style-name="jaar" text:fixed="true" text:date-value="2023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9991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9991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zolderverdieping op een berging, Schoolstraat 91 te Vleuten,  HZ_WABO-23-13375</meta:user-defined>
    <meta:user-defined meta:name="DCTERMS.W3CDTF/DCTERMS.available">2023-06-21</meta:user-defined>
    <meta:user-defined meta:name="DCTERMS.W3CDTF/OVERHEIDop.jaargang">2023</meta:user-defined>
    <meta:user-defined meta:name="OVERHEIDop.externeBijlage">ALG - Publiceerbaar-A|exb-2023-30030</meta:user-defined>
    <meta:user-defined meta:name="OVERHEIDop.externeBijlage">Besluit omgevingsvergunning publiceerbaar|exb-2023-30031</meta:user-defined>
    <meta:user-defined meta:name="OVERHEIDop.publicationIssue">269991</meta:user-defined>
    <meta:user-defined meta:name="OVERHEIDop.GmbID/DC.identifier">gmb-2023-269991</meta:user-defined>
    <meta:user-defined meta:name="OVERHEIDop.versieInformatie"/>
  </office:meta>
</office:document-meta>
</file>