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gevel van de woning, Petemoederslaan 15 te Utrecht, HZ_WABO-23-207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temoederslaan 15 te Utrecht</text:span>
          </text:p>
            <text:p text:style-name="common-al">HZ_WABO-23-20704</text:p>
            <text:p text:style-name="common-al">Toelichting: het bouwen van een aanbouw aan de zijgevel van de woning</text:p>
            <text:p text:style-name="common-al">Datum ontvangst aanvraag: 15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666</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666</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666</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gevel van de woning, Petemoederslaan 15 te Utrecht, HZ_WABO-23-20704</meta:user-defined>
    <meta:user-defined meta:name="DCTERMS.W3CDTF/DCTERMS.available">2023-06-21</meta:user-defined>
    <meta:user-defined meta:name="DCTERMS.W3CDTF/OVERHEIDop.jaargang">2023</meta:user-defined>
    <meta:user-defined meta:name="OVERHEIDop.externeBijlage">Aanvraagdocument  publiceerbaar-A|exb-2023-29967</meta:user-defined>
    <meta:user-defined meta:name="OVERHEIDop.publicationIssue">269666</meta:user-defined>
    <meta:user-defined meta:name="OVERHEIDop.GmbID/DC.identifier">gmb-2023-269666</meta:user-defined>
    <meta:user-defined meta:name="OVERHEIDop.versieInformatie"/>
  </office:meta>
</office:document-meta>
</file>