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van der Krolstraat 0 Nijkerk, het bouwen van 250 tijdelijke appartemen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1230</text:p>
            <text:p text:style-name="common-al">Ontvangen op 14 juni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269468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46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46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van der Krolstraat 0 Nijkerk, het bouwen van 250 tijdelijke appartementen.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9468</meta:user-defined>
    <meta:user-defined meta:name="OVERHEIDop.GmbID/DC.identifier">gmb-2023-269468</meta:user-defined>
    <meta:user-defined meta:name="OVERHEIDop.versieInformatie"/>
  </office:meta>
</office:document-meta>
</file>