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Spochthoornseweg 3 Nijkerk, het bouwen van een vleesvarkensstal en een stro opsla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1205</text:p>
            <text:p text:style-name="common-al">Ontvangen op 12 juni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69438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43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43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Spochthoornseweg 3 Nijkerk, het bouwen van een vleesvarkensstal en een stro opslag.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9438</meta:user-defined>
    <meta:user-defined meta:name="OVERHEIDop.GmbID/DC.identifier">gmb-2023-269438</meta:user-defined>
    <meta:user-defined meta:name="OVERHEIDop.versieInformatie"/>
  </office:meta>
</office:document-meta>
</file>