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dakopbouw van de woning, Violenstraat 5 te Utrecht,  HZ_WABO-22-363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olenstraat 5 te Utrecht</text:p>
            <text:p text:style-name="common-al">HZ_WABO-22-36363</text:p>
            <text:p text:style-name="common-al">Toelichting: het bouwen van een dakterras op de dakopbouw van de woning</text:p>
            <text:p text:style-name="common-al">Datum besluit: 15 juni 2023</text:p>
            <text:p text:style-name="common-al">Startdatum bezwaartermijn: 17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9025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025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025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de dakopbouw van de woning, Violenstraat 5 te Utrecht,  HZ_WABO-22-36363</meta:user-defined>
    <meta:user-defined meta:name="DCTERMS.W3CDTF/DCTERMS.available">2023-06-20</meta:user-defined>
    <meta:user-defined meta:name="DCTERMS.W3CDTF/OVERHEIDop.jaargang">2023</meta:user-defined>
    <meta:user-defined meta:name="OVERHEIDop.externeBijlage">publiceerbaar-A|exb-2023-29918</meta:user-defined>
    <meta:user-defined meta:name="OVERHEIDop.externeBijlage">Besluit omgevingsvergunning Publiceerbaar|exb-2023-29919</meta:user-defined>
    <meta:user-defined meta:name="OVERHEIDop.publicationIssue">269025</meta:user-defined>
    <meta:user-defined meta:name="OVERHEIDop.GmbID/DC.identifier">gmb-2023-269025</meta:user-defined>
    <meta:user-defined meta:name="OVERHEIDop.versieInformatie"/>
  </office:meta>
</office:document-meta>
</file>