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6-06-2023 hebben wij een reguliere omgevingsvergunning verleend voor het bouwen van een erker op het adres Oude Haaksbergerweg 112 7471LP Goor B 2628. Deze vergunning staat ingeschreven onder zaaknummer 000053540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68880</text:span><text:line-break/><text:date style:data-style-name="dag" text:fixed="true" text:date-value="2023-06-20"/><text:line-break/><text:date style:data-style-name="jaar" text:fixed="true" text:date-value="2023-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8880</text:span><text:date style:data-style-name="nicedate" text:fixed="true" text:date-value="2023-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8880</text:span><text:date style:data-style-name="nicedate" text:fixed="true" text:date-value="2023-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535407</meta:user-defined>
    <meta:user-defined meta:name="DCTERMS.abstract">het bouwen van een erker</meta:user-defined>
    <dc:language>nl</dc:language>
    <meta:user-defined meta:name="OVERHEIDop.locatietype/OVERHEIDop.gebiedsmarkering">Punt</meta:user-defined>
    <meta:user-defined meta:name="DC.title">Op 16-06-2023 hebben wij een reguliere omgevingsvergunning verleend voor het bouwen van een erker op het adres Oude Haaksbergerweg 112 7471LP Goor B 2628. Deze vergunning staat ingeschreven onder zaaknummer 0000535407.</meta:user-defined>
    <meta:user-defined meta:name="DCTERMS.W3CDTF/DCTERMS.available">2023-06-20</meta:user-defined>
    <meta:user-defined meta:name="DCTERMS.W3CDTF/OVERHEIDop.jaargang">2023</meta:user-defined>
    <meta:user-defined meta:name="OVERHEIDop.publicationIssue">268880</meta:user-defined>
    <meta:user-defined meta:name="OVERHEIDop.GmbID/DC.identifier">gmb-2023-268880</meta:user-defined>
    <meta:user-defined meta:name="OVERHEIDop.versieInformatie"/>
  </office:meta>
</office:document-meta>
</file>