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trekking het slopen van een bijgebouw en het bouwen van een nieuw bijgebouw, Schuilenburgerweg 6 7447RP te HELLEN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 juni 2023 het besluit genomen om de omgevingsvergunning in te trekken voor de locatie Schuilenburgerweg 6 7447RP te HELLENDOORN. De intrekking is geregistreerd onder zaaknummer 2023-013184.</text:p>
            <text:p text:style-name="common-al">
            <text:span text:style-name="nadrukvet">Procedure</text:span>
          </text:p>
            <text:p text:style-name="last-al">Indien u belanghebbende bent, kunt u bezwaar maken tegen het besluit. Vermeldt u daarbij het hierboven genoemde zaaknummer. U kunt het bezwaar richten aan Burgemeester en wethouders, postbus 200, 7440 AE Nijverdal. De termijn voor het indienen van een bezwaarschrift start op 3 juni 2023 en bedraagt 6 weken. Voor meer informatie over de procedure kunt u contact met ons opnemen via gemeente@hellendoorn.nl of telefoonnummer 0548-630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267882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882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882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Hellen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intrekking het slopen van een bijgebouw en het bouwen van een nieuw bijgebouw, Schuilenburgerweg 6 7447RP te HELLENDOORN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7882</meta:user-defined>
    <meta:user-defined meta:name="OVERHEIDop.GmbID/DC.identifier">gmb-2023-267882</meta:user-defined>
    <meta:user-defined meta:name="OVERHEIDop.versieInformatie"/>
  </office:meta>
</office:document-meta>
</file>