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edersticht 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/Object, Nedersticht 22, 26 juni 2023 t/m 28 juni 2023, Locatie: Nedersticht 22</text:p>
            <text:p text:style-name="common-al">Looptijd :26-06-2023 t/m 28-07-2023</text:p>
            <text:p text:style-name="common-al">Verzonden naar aanvrager op: 15-06-2023</text:p>
            <text:p text:style-name="common-al">Kenmerk gemeente: Z/23/21727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3/217273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456</text:span><text:line-break/><text:date style:data-style-name="dag" text:fixed="true" text:date-value="2023-06-20"/><text:line-break/><text:date style:data-style-name="jaar" text:fixed="true" text:date-value="2023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7456</text:span><text:date style:data-style-name="nicedate" text:fixed="true" text:date-value="2023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7456</text:span><text:date style:data-style-name="nicedate" text:fixed="true" text:date-value="2023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72730</meta:user-defined>
    <meta:user-defined meta:name="DCTERMS.abstract">TVM/Object, Nedersticht 22, 26 juni 2023 t/m 28 juni 2023, Nedersticht 22</meta:user-defined>
    <dc:language>nl</dc:language>
    <meta:user-defined meta:name="OVERHEIDop.locatietype/OVERHEIDop.gebiedsmarkering">Punt</meta:user-defined>
    <meta:user-defined meta:name="DC.title">Besluit apv vergunning Verleend - Nedersticht 22</meta:user-defined>
    <meta:user-defined meta:name="DCTERMS.W3CDTF/DCTERMS.available">2023-06-20</meta:user-defined>
    <meta:user-defined meta:name="DCTERMS.W3CDTF/OVERHEIDop.jaargang">2023</meta:user-defined>
    <meta:user-defined meta:name="OVERHEIDop.publicationIssue">267456</meta:user-defined>
    <meta:user-defined meta:name="OVERHEIDop.GmbID/DC.identifier">gmb-2023-267456</meta:user-defined>
    <meta:user-defined meta:name="OVERHEIDop.versieInformatie"/>
  </office:meta>
</office:document-meta>
</file>