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STAL, SCHOTERLANDSEWEG 11 KATL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stal op het perceel Schoterlandseweg 11 te Katlijk (15 jun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6987</text:span><text:line-break/><text:date style:data-style-name="dag" text:fixed="true" text:date-value="2023-06-19"/><text:line-break/><text:date style:data-style-name="jaar" text:fixed="true" text:date-value="2023-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987</text:span><text:date style:data-style-name="nicedate" text:fixed="true" text:date-value="2023-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987</text:span><text:date style:data-style-name="nicedate" text:fixed="true" text:date-value="2023-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STAL, SCHOTERLANDSEWEG 11 KATLIJK</meta:user-defined>
    <meta:user-defined meta:name="DCTERMS.W3CDTF/DCTERMS.available">2023-06-19</meta:user-defined>
    <meta:user-defined meta:name="DCTERMS.W3CDTF/OVERHEIDop.jaargang">2023</meta:user-defined>
    <meta:user-defined meta:name="OVERHEIDop.publicationIssue">266987</meta:user-defined>
    <meta:user-defined meta:name="OVERHEIDop.GmbID/DC.identifier">gmb-2023-266987</meta:user-defined>
    <meta:user-defined meta:name="OVERHEIDop.versieInformatie"/>
  </office:meta>
</office:document-meta>
</file>