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zijdakvlak, Stalpaert van der Wielenstraat 3 te Utrecht,  HZ_WABO-23-107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lpaert van der Wielenstraat 3 te Utrecht</text:p>
            <text:p text:style-name="common-al">HZ_WABO-23-10752</text:p>
            <text:p text:style-name="common-al">Toelichting: het bouwen van een dakkapel op het zijdakvlak</text:p>
            <text:p text:style-name="common-al">Datum besluit: 13 juni 2023</text:p>
            <text:p text:style-name="common-al">Startdatum bezwaartermijn: 16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359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359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359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zijdakvlak, Stalpaert van der Wielenstraat 3 te Utrecht,  HZ_WABO-23-10752</meta:user-defined>
    <meta:user-defined meta:name="DCTERMS.W3CDTF/DCTERMS.available">2023-06-19</meta:user-defined>
    <meta:user-defined meta:name="DCTERMS.W3CDTF/OVERHEIDop.jaargang">2023</meta:user-defined>
    <meta:user-defined meta:name="OVERHEIDop.externeBijlage">ALG Aanvraagdocument  publiceerbaar-A|exb-2023-29627</meta:user-defined>
    <meta:user-defined meta:name="OVERHEIDop.externeBijlage">Besluit omgevingsvergunning publiceerbaar|exb-2023-29628</meta:user-defined>
    <meta:user-defined meta:name="OVERHEIDop.publicationIssue">266359</meta:user-defined>
    <meta:user-defined meta:name="OVERHEIDop.GmbID/DC.identifier">gmb-2023-266359</meta:user-defined>
    <meta:user-defined meta:name="OVERHEIDop.versieInformatie"/>
  </office:meta>
</office:document-meta>
</file>