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voorkant van een woning, De Ruyterstraat 11 te De Meern,  HZ_WABO-23-1818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Ruyterstraat 11 te De Meern</text:p>
            <text:p text:style-name="common-al">HZ_WABO-23-18188</text:p>
            <text:p text:style-name="common-al">Toelichting: het bouwen van een dakkapel aan de voorkant van een woning</text:p>
            <text:p text:style-name="common-al">Datum besluit: 15 juni 2023</text:p>
            <text:p text:style-name="common-al">Startdatum bezwaartermijn: 16 jun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66250</text:span><text:line-break/><text:date style:data-style-name="dag" text:fixed="true" text:date-value="2023-06-19"/><text:line-break/><text:date style:data-style-name="jaar" text:fixed="true" text:date-value="2023-06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6250</text:span><text:date style:data-style-name="nicedate" text:fixed="true" text:date-value="2023-06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6250</text:span><text:date style:data-style-name="nicedate" text:fixed="true" text:date-value="2023-06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aan de voorkant van een woning, De Ruyterstraat 11 te De Meern,  HZ_WABO-23-18188</meta:user-defined>
    <meta:user-defined meta:name="DCTERMS.W3CDTF/DCTERMS.available">2023-06-19</meta:user-defined>
    <meta:user-defined meta:name="DCTERMS.W3CDTF/OVERHEIDop.jaargang">2023</meta:user-defined>
    <meta:user-defined meta:name="OVERHEIDop.externeBijlage">Aanvraag publiceerbaar-A|exb-2023-29603</meta:user-defined>
    <meta:user-defined meta:name="OVERHEIDop.externeBijlage">Besluit omgevingsvergunning publiceerbaar|exb-2023-29604</meta:user-defined>
    <meta:user-defined meta:name="OVERHEIDop.publicationIssue">266250</meta:user-defined>
    <meta:user-defined meta:name="OVERHEIDop.GmbID/DC.identifier">gmb-2023-266250</meta:user-defined>
    <meta:user-defined meta:name="OVERHEIDop.versieInformatie"/>
  </office:meta>
</office:document-meta>
</file>