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eerder verleende vergunning voor het ver(nieuw)bouwen en uitbreiden van een grondgebonden woning, Horatiuslaan 2 te Utrecht,  HZ_WABO-23-14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ratiuslaan 2 te Utrecht</text:p>
            <text:p text:style-name="common-al">HZ_WABO-23-14922</text:p>
            <text:p text:style-name="common-al">Toelichting: het wijzigen van een eerder verleende vergunning voor het ver(nieuw)bouwen en uitbreiden van een grondgebonden woning</text:p>
            <text:p text:style-name="common-al">Datum besluit: 13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227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27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27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een eerder verleende vergunning voor het ver(nieuw)bouwen en uitbreiden van een grondgebonden woning, Horatiuslaan 2 te Utrecht,  HZ_WABO-23-14922</meta:user-defined>
    <meta:user-defined meta:name="DCTERMS.W3CDTF/DCTERMS.available">2023-06-19</meta:user-defined>
    <meta:user-defined meta:name="DCTERMS.W3CDTF/OVERHEIDop.jaargang">2023</meta:user-defined>
    <meta:user-defined meta:name="OVERHEIDop.externeBijlage">ALG Aanvraagdocument  publiceerbaar-A|exb-2023-29596</meta:user-defined>
    <meta:user-defined meta:name="OVERHEIDop.externeBijlage">Besluit omgevingsvergunning publiceerbaar|exb-2023-29597</meta:user-defined>
    <meta:user-defined meta:name="OVERHEIDop.publicationIssue">266227</meta:user-defined>
    <meta:user-defined meta:name="OVERHEIDop.GmbID/DC.identifier">gmb-2023-266227</meta:user-defined>
    <meta:user-defined meta:name="OVERHEIDop.versieInformatie"/>
  </office:meta>
</office:document-meta>
</file>