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soleren en verhogen van het dakvlak en het bouwen van een dakkapel op het zijdakvlak, Bosschahof 24 te Utrecht,  HZ_WABO-23-141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sschahof 24 te Utrecht</text:p>
            <text:p text:style-name="common-al">HZ_WABO-23-14183</text:p>
            <text:p text:style-name="common-al">Toelichting: het isoleren en verhogen van het dakvlak en het bouwen van een dakkapel op het zijdakvlak</text:p>
            <text:p text:style-name="common-al">Datum besluit: 13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199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199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199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isoleren en verhogen van het dakvlak en het bouwen van een dakkapel op het zijdakvlak, Bosschahof 24 te Utrecht,  HZ_WABO-23-14183</meta:user-defined>
    <meta:user-defined meta:name="DCTERMS.W3CDTF/DCTERMS.available">2023-06-19</meta:user-defined>
    <meta:user-defined meta:name="DCTERMS.W3CDTF/OVERHEIDop.jaargang">2023</meta:user-defined>
    <meta:user-defined meta:name="OVERHEIDop.externeBijlage">Aanvraagdocument  publiceerbaar-A|exb-2023-29589</meta:user-defined>
    <meta:user-defined meta:name="OVERHEIDop.externeBijlage">Besluit omgevingsvergunning publiceerbaar|exb-2023-29590</meta:user-defined>
    <meta:user-defined meta:name="OVERHEIDop.publicationIssue">266199</meta:user-defined>
    <meta:user-defined meta:name="OVERHEIDop.GmbID/DC.identifier">gmb-2023-266199</meta:user-defined>
    <meta:user-defined meta:name="OVERHEIDop.versieInformatie"/>
  </office:meta>
</office:document-meta>
</file>