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84233</text:p>
            <text:p text:style-name="al"/>
            <text:p text:style-name="al">Onderwerp: tijdelijk gesloten verklaring in verband met het organiseren van de hardloopwedstrijd Ronde van Oranjewoud</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8 maart 2023 startend op de bij Sportstad Heerenveen waarbij routes worden gelopen richting en door Oranjewoud;</text:p>
              </text:list-item>
              <text:list-item text:style-override="id1-3-2-1-1-10-2">
                <text:number>•</text:number>
                <text:p text:style-name="al">dat het noodzakelijk is om een deel van de Abe Lenstra boulevard vanaf beeld Abe Lenstra tot vlak voor de turnhal wordt afgesloten voor verkeer. </text:p>
              </text:list-item>
            </text:list>
            <text:p text:style-name="al">Het verkeer  word omgeleid over het parkeerterrein. </text:p>
            <text:list text:style-name="id1-3-2-1-1-12">
              <text:list-item text:style-override="id1-3-2-1-1-12-1">
                <text:number>•</text:number>
                <text:p text:style-name="al">ter waarborging van de veiligheid van de deelnemers van het evenement is het noodzakelijk om deze weg af te sluiten voor verkeer;</text:p>
              </text:list-item>
              <text:list-item text:style-override="id1-3-2-1-1-12-2">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2-3">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2-4">
                <text:number>•</text:number>
                <text:p text:style-name="al">dat bedoelde weg gelegen is binnen de gemeente Heerenveen en bij de gemeente Heerenveen in beheer is;</text:p>
              </text:list-item>
              <text:list-item text:style-override="id1-3-2-1-1-12-5">
                <text:number>•</text:number>
                <text:p text:style-name="al">dat overleg met de afdeling Integraal beheer openbare ruimte en politie heeft plaatsgevonden;</text:p>
              </text:list-item>
              <text:list-item text:style-override="id1-3-2-1-1-12-6">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8 maart 2023  tussen 09.00 en 15.00 uur een deel van de Abe Lenstra boulevard vanaf beeld Abe Lenstra tot vlak voor de turnhal.</text:p>
            <text:p text:style-name="al"/>
            <text:p text:style-name="al">
            <text:span text:style-name="nadrukvet">Heerenveen, Abe Lenstra boulevard (vanaf beeld Abe Lenstra tot vlak voor de turnhal) </text:span>
          </text:p>
            <text:p text:style-name="al"/>
            <text:p text:style-name="al">Heerenveen, 17 januari 2023 </text:p>
            <text:p text:style-name="al"/>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531</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31</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31</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het organiseren van de hardloopwedstrijd Ronde van Oranjewoud - Abe Lenstra boulevard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01-20</meta:user-defined>
    <meta:user-defined meta:name="DCTERMS.W3CDTF/OVERHEIDop.jaargang">2023</meta:user-defined>
    <meta:user-defined meta:name="OVERHEIDop.publicationIssue">26531</meta:user-defined>
    <meta:user-defined meta:name="OVERHEIDop.GmbID/DC.identifier">gmb-2023-26531</meta:user-defined>
    <meta:user-defined meta:name="OVERHEIDop.versieInformatie"/>
  </office:meta>
</office:document-meta>
</file>