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396174</text:p>
            <text:p text:style-name="al"/>
            <text:p text:style-name="al">Onderwerp: tijdelijk gesloten verklaring in verband met het organiseren van The Night of the Koemarkt.</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3 en 24 juni 2023 op de locatie Crackplein in Heerenveen wordt georganiseerd;</text:p>
              </text:list-item>
              <text:list-item text:style-override="id1-3-2-1-1-10-2">
                <text:number>•</text:number>
                <text:p text:style-name="al">dat het noodzakelijk is om de K.R. Poststraat, Fok, Crackstraat, Achter de Kerk, Oude Koemarkt en Vleesmarkt en in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en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en gelegen zijn binnen de gemeente Heerenveen en bij de gemeente Heerenveen in beheer zijn;</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en tijdelijk gesloten te verklaren voor voertuigen, ruiters en geleiders van rij- of trekdieren of vee, door plaatsing van borden conform model C1 van bijlage I van het RVV 1990. De gesloten verklaring geldt op:</text:p>
            <text:p text:style-name="al"/>
            <text:p text:style-name="al">22 juni 2023 vanaf 08:00 uur tot en met 26 juni 2023 12:00 uur K.R. Poststraat vanaf Leliestraat tot Van Maasdijkstraat;</text:p>
            <text:p text:style-name="al">22 juni 2023 vanaf 08:00 tot en met 26 juni 2023 18:00 uur K.R. Poststraat vanaf rotonde Nieuwstraat tot Fok;</text:p>
            <text:p text:style-name="al">22 juni 2023 vanaf 08:00 uur tot en met 26 juni 2023 16:00 uur Crackstraat;</text:p>
            <text:p text:style-name="al">22 juni 2023 vanaf 07:00 uur tot en met 26 juni 2023 18:0 uur Fok ter hoogte van Kruising K.R. Poststraat tot en met Achter de Kerk de Oude Koemarkt;</text:p>
            <text:p text:style-name="al">22 juni 2023 vanaf 08:00 uur tot en met 26 juni 2023 07:00 uur K.R. Poststraat parkeerplaatsen oostzijde gemeentehuis;</text:p>
            <text:p text:style-name="al">22 juni 2023 vanaf 08:00 uur tot en met 26 juni 2023 16:00 uur Crackstraat;</text:p>
            <text:p text:style-name="al">24 juni 2023 vanaf 07:00 tot 20:00 uur Van Harenspad (vanaf Van Kleffenslaan tot Wettertoer)</text:p>
            <text:p text:style-name="al"/>
            <text:p text:style-name="al">
            <text:span text:style-name="nadrukvet">Heerenveen</text:span>
            <text:span text:style-name="nadrukvet">, </text:span>
            <text:span text:style-name="nadrukvet">K.R. Poststraat, Fok, Crackstraat, </text:span>
            <text:span text:style-name="nadrukvet">Achter de Kerk</text:span>
            <text:span text:style-name="nadrukvet">, Oude Koemarkt</text:span>
            <text:span text:style-name="nadrukvet"> en Van </text:span>
            <text:span text:style-name="nadrukvet">Harenspad</text:span>
            <text:span text:style-name="nadrukvet">.</text:span>
          </text:p>
            <text:p text:style-name="al"/>
            <text:p text:style-name="al">Heerenveen, 14 juni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4741</text:span><text:line-break/><text:date style:data-style-name="dag" text:fixed="true" text:date-value="2023-06-16"/><text:line-break/><text:date style:data-style-name="jaar" text:fixed="true" text:date-value="2023-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741</text:span><text:date style:data-style-name="nicedate" text:fixed="true" text:date-value="2023-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741</text:span><text:date style:data-style-name="nicedate" text:fixed="true" text:date-value="2023-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 gesloten verklaring in verband met het organiseren van The Night of the Koemarkt. - Crackplein in Heerenveen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Punt</meta:user-defined>
    <meta:user-defined meta:name="DC.title">Verkeersbesluit</meta:user-defined>
    <meta:user-defined meta:name="DCTERMS.W3CDTF/DCTERMS.available">2023-06-16</meta:user-defined>
    <meta:user-defined meta:name="DCTERMS.W3CDTF/OVERHEIDop.jaargang">2023</meta:user-defined>
    <meta:user-defined meta:name="OVERHEIDop.publicationIssue">264741</meta:user-defined>
    <meta:user-defined meta:name="OVERHEIDop.GmbID/DC.identifier">gmb-2023-264741</meta:user-defined>
    <meta:user-defined meta:name="OVERHEIDop.versieInformatie"/>
  </office:meta>
</office:document-meta>
</file>