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31-05-2023 hebben wij aanvraag reguliere omgevingsvergunning voor het bouwen van een tuinoverkapping op het adres Goorsestraat 2 7496AD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-05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64394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394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394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45175</meta:user-defined>
    <meta:user-defined meta:name="DCTERMS.abstract">het bouwen van een tuinoverkapping </meta:user-defined>
    <dc:language>nl</dc:language>
    <meta:user-defined meta:name="OVERHEIDop.locatietype/OVERHEIDop.gebiedsmarkering">Punt</meta:user-defined>
    <meta:user-defined meta:name="DC.title">Op 31-05-2023 hebben wij aanvraag reguliere omgevingsvergunning voor het bouwen van een tuinoverkapping op het adres Goorsestraat 2 7496AD Hengevelde ontvangen.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4394</meta:user-defined>
    <meta:user-defined meta:name="OVERHEIDop.GmbID/DC.identifier">gmb-2023-264394</meta:user-defined>
    <meta:user-defined meta:name="OVERHEIDop.versieInformatie"/>
  </office:meta>
</office:document-meta>
</file>