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Wilhelminalaan 10, 2171CS Sassenheim, het bouwen van een dakkapel aan de linkerzijgevel van de woning. Kenmerk Z2023-00000109.</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linkerzijgevel van de woning op de locatie Wilhelminalaan 10, 2171CS Sassenhei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9 juni 2023</text:p>
            <text:p text:style-name="common-al">
            <text:span text:style-name="nadrukcur">Uiterlijke reactiedatum:</text:span>24 juli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64302</text:span><text:line-break/><text:date style:data-style-name="dag" text:fixed="true" text:date-value="2023-06-20"/><text:line-break/><text:date style:data-style-name="jaar" text:fixed="true" text:date-value="2023-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302</text:span><text:date style:data-style-name="nicedate" text:fixed="true" text:date-value="2023-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302</text:span><text:date style:data-style-name="nicedate" text:fixed="true" text:date-value="2023-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Afgehandelde Omgevingsvergunning, Wilhelminalaan 10, 2171CS Sassenheim, het bouwen van een dakkapel aan de linkerzijgevel van de woning. Kenmerk Z2023-00000109.</meta:user-defined>
    <meta:user-defined meta:name="DCTERMS.W3CDTF/DCTERMS.available">2023-06-20</meta:user-defined>
    <meta:user-defined meta:name="DCTERMS.W3CDTF/OVERHEIDop.jaargang">2023</meta:user-defined>
    <meta:user-defined meta:name="OVERHEIDop.publicationIssue">264302</meta:user-defined>
    <meta:user-defined meta:name="OVERHEIDop.GmbID/DC.identifier">gmb-2023-264302</meta:user-defined>
    <meta:user-defined meta:name="OVERHEIDop.versieInformatie"/>
  </office:meta>
</office:document-meta>
</file>