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tijdelijk bedrijfsgebouw voor de duur van 6,5 jaar (t/m 9-12-2029), Nijverheidskade 2 te Utrecht,  HZ_WABO-23-067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jverheidskade 2 te Utrecht</text:p>
            <text:p text:style-name="common-al">HZ_WABO-23-06795</text:p>
            <text:p text:style-name="common-al">Toelichting: het bouwen van een tijdelijk bedrijfsgebouw voor de duur van 6,5 jaar (t/m 9-12-2029)</text:p>
            <text:p text:style-name="common-al">Datum besluit: 13 juni 2023</text:p>
            <text:p text:style-name="common-al">Startdatum bezwaartermijn: 14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3427</text:span><text:line-break/><text:date style:data-style-name="dag" text:fixed="true" text:date-value="2023-06-16"/><text:line-break/><text:date style:data-style-name="jaar" text:fixed="true" text:date-value="2023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427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427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een tijdelijk bedrijfsgebouw voor de duur van 6,5 jaar (t/m 9-12-2029), Nijverheidskade 2 te Utrecht,  HZ_WABO-23-06795</meta:user-defined>
    <meta:user-defined meta:name="DCTERMS.W3CDTF/DCTERMS.available">2023-06-16</meta:user-defined>
    <meta:user-defined meta:name="DCTERMS.W3CDTF/OVERHEIDop.jaargang">2023</meta:user-defined>
    <meta:user-defined meta:name="OVERHEIDop.externeBijlage">Aanvraagdocument  publiceerbaar-A|exb-2023-29362</meta:user-defined>
    <meta:user-defined meta:name="OVERHEIDop.externeBijlage">Besluit omgevingsvergunning publiceerbaar|exb-2023-29363</meta:user-defined>
    <meta:user-defined meta:name="OVERHEIDop.publicationIssue">263427</meta:user-defined>
    <meta:user-defined meta:name="OVERHEIDop.GmbID/DC.identifier">gmb-2023-263427</meta:user-defined>
    <meta:user-defined meta:name="OVERHEIDop.versieInformatie"/>
  </office:meta>
</office:document-meta>
</file>