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een woning, Van Humboldtstraat 30C te Utrecht,  HZ_WABO-23-086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Humboldtstraat 30C te Utrecht</text:p>
            <text:p text:style-name="common-al">HZ_WABO-23-08686</text:p>
            <text:p text:style-name="common-al">Toelichting: het bouwen van een dakterras op een woning</text:p>
            <text:p text:style-name="common-al">Datum besluit: 12 juni 2023</text:p>
            <text:p text:style-name="common-al">Startdatum bezwaartermijn: 14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3409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409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409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een woning, Van Humboldtstraat 30C te Utrecht,  HZ_WABO-23-08686</meta:user-defined>
    <meta:user-defined meta:name="DCTERMS.W3CDTF/DCTERMS.available">2023-06-16</meta:user-defined>
    <meta:user-defined meta:name="DCTERMS.W3CDTF/OVERHEIDop.jaargang">2023</meta:user-defined>
    <meta:user-defined meta:name="OVERHEIDop.externeBijlage">Aanvraagdocument  publiceerbaar-A|exb-2023-29356</meta:user-defined>
    <meta:user-defined meta:name="OVERHEIDop.externeBijlage">Besluit omgevingsvergunning publiceerbaar|exb-2023-29357</meta:user-defined>
    <meta:user-defined meta:name="OVERHEIDop.publicationIssue">263409</meta:user-defined>
    <meta:user-defined meta:name="OVERHEIDop.GmbID/DC.identifier">gmb-2023-263409</meta:user-defined>
    <meta:user-defined meta:name="OVERHEIDop.versieInformatie"/>
  </office:meta>
</office:document-meta>
</file>