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SUMMERPARTY, OMWEG 11 IN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summerparty op 30 juni 2023 en 1 juli 2023 en de twee daarop volgende jaren op de locatie Omweg 11 te Heerenveen (13-06-2023).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3403</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403</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403</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NING EVENEMENTENVERGUNNING, SUMMERPARTY, OMWEG 11 IN HEERENVEEN</meta:user-defined>
    <meta:user-defined meta:name="DCTERMS.W3CDTF/DCTERMS.available">2023-06-16</meta:user-defined>
    <meta:user-defined meta:name="DCTERMS.W3CDTF/OVERHEIDop.jaargang">2023</meta:user-defined>
    <meta:user-defined meta:name="OVERHEIDop.publicationIssue">263403</meta:user-defined>
    <meta:user-defined meta:name="OVERHEIDop.GmbID/DC.identifier">gmb-2023-263403</meta:user-defined>
    <meta:user-defined meta:name="OVERHEIDop.versieInformatie"/>
  </office:meta>
</office:document-meta>
</file>