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OMGEVINGSVERGUNNING, GEDEELTELIJK VERANDEREN VAN HET SCHUURGEDEELTE VAN EEN BEDRIJFSWONING IN 2 WONINGEN (LEGALISATIE) EN HET IN GEBRUIK NEMEN VAN EEN BEDRIJFSWONING VOOR REGULIERE BEWONING, WEVERSBUURT 6/6A KAT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gedeeltelijk veranderen van het schuurgedeelte van een bedrijfswoning in 2 woningen (legalisatie) en het in gebruik nemen van de bedrijfswoning voor reguliere bewoning op de locatie Weversbuurt 6 en 6A te Katlijk. De vergunning betreft de activiteiten ‘bouwen’ en ‘gebruik van gronden in strijd met een bestemmingsplan’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met ingang van 19-06-2023 gedurende zes weken ter inzage in het gemeentehuis. </text:p>
            <text:p text:style-name="common-al">U kunt de stukken op afspraak inzien in het gemeentehuis. Op verzoek kunnen stukken die openbaar zijn per mail worden toegezonden. Daarvoor kunt u een mail sturen naar <text:a xlink:href="mailto:vergunningen@heerenveen.nl" xlink:type="simple">vergunningen@heerenveen.nl</text:a>.</text:p>
            <text:p text:style-name="common-al">Tevens zijn de stukken digitaal raadpleegbaar via de website ruimtelijke plannen (NL.IMRO.0074.OVWeversbuurt6KA-OW01).</text:p>
            <text:p text:style-name="common-al"/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3362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362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362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ONTWERPOMGEVINGSVERGUNNING, GEDEELTELIJK VERANDEREN VAN HET SCHUURGEDEELTE VAN EEN BEDRIJFSWONING IN 2 WONINGEN (LEGALISATIE) EN HET IN GEBRUIK NEMEN VAN EEN BEDRIJFSWONING VOOR REGULIERE BEWONING, WEVERSBUURT 6/6A KATLIJK</meta:user-defined>
    <meta:user-defined meta:name="OVERHEIDop.datumEindeReactietermijn">2023-07-31</meta:user-defined>
    <meta:user-defined meta:name="OVERHEIDop.terinzageleggingBG">https://www.ruimtelijkeplannen.nl/</meta:user-defined>
    <meta:user-defined meta:name="DCTERMS.W3CDTF/DCTERMS.available">2023-06-16</meta:user-defined>
    <meta:user-defined meta:name="DCTERMS.W3CDTF/OVERHEIDop.jaargang">2023</meta:user-defined>
    <meta:user-defined meta:name="OVERHEIDop.publicationIssue">263362</meta:user-defined>
    <meta:user-defined meta:name="OVERHEIDop.GmbID/DC.identifier">gmb-2023-263362</meta:user-defined>
    <meta:user-defined meta:name="OVERHEIDop.versieInformatie"/>
  </office:meta>
</office:document-meta>
</file>