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rug ten behoeve van een inrit, Eijksstraatweg 14, nabij Ginkgostraat 10  te Utrecht,  HZ_WABO-23-119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ijksstraatweg 14, nabij Ginkgostraat 10  te Utrecht</text:p>
            <text:p text:style-name="common-al">HZ_WABO-23-11934</text:p>
            <text:p text:style-name="common-al">Toelichting: het bouwen van een brug ten behoeve van een inrit</text:p>
            <text:p text:style-name="common-al">Datum besluit: 12 juni 2023</text:p>
            <text:p text:style-name="common-al">Startdatum bezwaartermijn: 14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3340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340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340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brug ten behoeve van een inrit, Eijksstraatweg 14, nabij Ginkgostraat 10  te Utrecht,  HZ_WABO-23-11934</meta:user-defined>
    <meta:user-defined meta:name="DCTERMS.W3CDTF/DCTERMS.available">2023-06-16</meta:user-defined>
    <meta:user-defined meta:name="DCTERMS.W3CDTF/OVERHEIDop.jaargang">2023</meta:user-defined>
    <meta:user-defined meta:name="OVERHEIDop.externeBijlage">Publiceerbaar-A|exb-2023-29341</meta:user-defined>
    <meta:user-defined meta:name="OVERHEIDop.externeBijlage">Besluit omgevingsvergunning publiceerbaar|exb-2023-29342</meta:user-defined>
    <meta:user-defined meta:name="OVERHEIDop.publicationIssue">263340</meta:user-defined>
    <meta:user-defined meta:name="OVERHEIDop.GmbID/DC.identifier">gmb-2023-263340</meta:user-defined>
    <meta:user-defined meta:name="OVERHEIDop.versieInformatie"/>
  </office:meta>
</office:document-meta>
</file>