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magazijninstelling in een bedrijfsgebouw, Kantonnaleweg 1 te Utrecht,  HZ_WABO-23-168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tonnaleweg 1 te Utrecht</text:p>
            <text:p text:style-name="common-al">HZ_WABO-23-16814</text:p>
            <text:p text:style-name="common-al">Toelichting: het bouwen van een magazijninstelling in een bedrijfsgebouw</text:p>
            <text:p text:style-name="common-al">Datum besluit: 7 juni 2023</text:p>
            <text:p text:style-name="common-al">Startdatum bezwaartermijn: 14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3262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262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262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magazijninstelling in een bedrijfsgebouw, Kantonnaleweg 1 te Utrecht,  HZ_WABO-23-16814</meta:user-defined>
    <meta:user-defined meta:name="DCTERMS.W3CDTF/DCTERMS.available">2023-06-16</meta:user-defined>
    <meta:user-defined meta:name="DCTERMS.W3CDTF/OVERHEIDop.jaargang">2023</meta:user-defined>
    <meta:user-defined meta:name="OVERHEIDop.externeBijlage">Aanvraagdocument  publiceerbaar-A|exb-2023-29331</meta:user-defined>
    <meta:user-defined meta:name="OVERHEIDop.externeBijlage">Besluit omgevingsvergunning publiceerbaar|exb-2023-29332</meta:user-defined>
    <meta:user-defined meta:name="OVERHEIDop.publicationIssue">263262</meta:user-defined>
    <meta:user-defined meta:name="OVERHEIDop.GmbID/DC.identifier">gmb-2023-263262</meta:user-defined>
    <meta:user-defined meta:name="OVERHEIDop.versieInformatie"/>
  </office:meta>
</office:document-meta>
</file>