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tin Ennalsstraat 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en, Martin Ennalsstraat 9 tot 13, 26-6-2023 t/m 20-10-2023, Locatie: Martin Ennalsstraat 9</text:p>
            <text:p text:style-name="common-al">Looptijd :26-06-2023 t/m 20-10-2023</text:p>
            <text:p text:style-name="common-al">Verzonden naar aanvrager op: 13-06-2023</text:p>
            <text:p text:style-name="common-al">Kenmerk gemeente: Z/23/21714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3/217140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3029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029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029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1401</meta:user-defined>
    <meta:user-defined meta:name="DCTERMS.abstract">Objecten, Martin Ennalsstraat 9 tot 13, 26-6-2023 t/m 20-10-2023, Martin Ennalsstraat 9</meta:user-defined>
    <dc:language>nl</dc:language>
    <meta:user-defined meta:name="OVERHEIDop.locatietype/OVERHEIDop.gebiedsmarkering">Punt</meta:user-defined>
    <meta:user-defined meta:name="DC.title">Besluit apv vergunning Verleend - Martin Ennalsstraat 9</meta:user-defined>
    <meta:user-defined meta:name="DCTERMS.W3CDTF/DCTERMS.available">2023-06-16</meta:user-defined>
    <meta:user-defined meta:name="DCTERMS.W3CDTF/OVERHEIDop.jaargang">2023</meta:user-defined>
    <meta:user-defined meta:name="OVERHEIDop.publicationIssue">263029</meta:user-defined>
    <meta:user-defined meta:name="OVERHEIDop.GmbID/DC.identifier">gmb-2023-263029</meta:user-defined>
    <meta:user-defined meta:name="OVERHEIDop.versieInformatie"/>
  </office:meta>
</office:document-meta>
</file>